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IJpromenade 2 1031 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edeeltelijk renoveren van het dak en de dakgoten</text:p>
            <text:p text:style-name="common-al">Besluit: verleend</text:p>
            <text:p text:style-name="common-al">Besluit verzonden op: 12-08-2026</text:p>
            <text:p text:style-name="common-al">Zaakadres: IJpromenade 2 1031 KT Amsterdam</text:p>
            <text:p text:style-name="common-al">Zaaknummer: Z2026-015996</text:p>
            <text:p text:style-name="common-al">DSO-nummer: 202604100216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5996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3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996</meta:user-defined>
    <meta:user-defined meta:name="DCTERMS.abstract">gedeeltelijk renoveren van het dak en de dakgo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IJpromenade 2 1031 KT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46</meta:user-defined>
    <meta:user-defined meta:name="OVERHEIDop.GmbID/DC.identifier">gmb-2026-388346</meta:user-defined>
    <meta:user-defined meta:name="OVERHEIDop.versieInformatie"/>
  </office:meta>
</office:document-meta>
</file>