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het evenement “Dorpsschieten” op 19 september 2026 aan Dorpsstraat 68A te Melic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last-al">Z2026-00010981 / Evenementenmelding / Dorpsstraat 68A, 6074 GD te Melick / Roerdalen / bekendgemaakt op 11 augustus 2026 / het organiseren en houden van het evenement “Dorpsschieten” op 19 september 2026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834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4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4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10981 </meta:user-defined>
    <dc:language>nl</dc:language>
    <meta:user-defined meta:name="OVERHEIDop.locatietype/OVERHEIDop.gebiedsmarkering">Adres</meta:user-defined>
    <meta:user-defined meta:name="DC.title">Melding voor het organiseren en houden van het evenement “Dorpsschieten” op 19 september 2026 aan Dorpsstraat 68A te Melic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343</meta:user-defined>
    <meta:user-defined meta:name="OVERHEIDop.GmbID/DC.identifier">gmb-2026-388343</meta:user-defined>
    <meta:user-defined meta:name="OVERHEIDop.versieInformatie"/>
  </office:meta>
</office:document-meta>
</file>