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an de sluitingstijd van 25 t/m 29 augustus 2026 voor de openbare inrichting Café de Mop aan Haarstraat 122 te Gorinch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orinchem maakt bekend dat de volgende ontheffing is verleend:</text:p>
            <text:p text:style-name="common-al">
            <text:span text:style-name="nadrukvet">Haarstraat 122, 4201 JD </text:span>(verzonden 11/08 ’26)</text:p>
            <text:p text:style-name="common-al">Tijdelijke ontheffing sluitingstijd van 25 augustus 2026 tot en met 29 augustus 2026 voor de openbare inrichting Café de Mop aan de Haarstraat 122 in Gorinchem.</text:p>
            <text:p text:style-name="last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<text:a xlink:href="http://www.gorinchem.nl/bezwaarmaken" xlink:type="simple"><text:span text:style-name="nadrukondlijn">www.gorinchem.nl/bezwaarmaken</text:span></text:a>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<text:a xlink:href="http://www.rechtspraak.nl/naar-de-rechter/bestuursrechter" xlink:type="simple"><text:span text:style-name="nadrukondlijn">www.rechtspraak.nl/naar-de-rechter/bestuursrechter</text:span>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8833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3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3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rinchem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Ontheffing van de sluitingstijd van 25 t/m 29 augustus 2026 voor de openbare inrichting Café de Mop aan Haarstraat 122 te Gorinche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336</meta:user-defined>
    <meta:user-defined meta:name="OVERHEIDop.GmbID/DC.identifier">gmb-2026-388336</meta:user-defined>
    <meta:user-defined meta:name="OVERHEIDop.versieInformatie"/>
  </office:meta>
</office:document-meta>
</file>