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Molenbergweg 8 te Herk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</text:span>
          </text:p>
            <text:p text:style-name="common-al">Z2026-00011455 / Aanvraag omgevingsvergunning / Molenbergweg 8, 6075 AB te Herkenbosch / Roerdalen / ingekomen 12 augustus 2026 / het bouwen van een woning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3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455 </meta:user-defined>
    <dc:language>nl</dc:language>
    <meta:user-defined meta:name="OVERHEIDop.locatietype/OVERHEIDop.gebiedsmarkering">Adres</meta:user-defined>
    <meta:user-defined meta:name="DC.title">Aanvraag vergunning voor het bouwen van een woning aan Molenbergweg 8 te Herkenbosch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35</meta:user-defined>
    <meta:user-defined meta:name="OVERHEIDop.GmbID/DC.identifier">gmb-2026-388335</meta:user-defined>
    <meta:user-defined meta:name="OVERHEIDop.versieInformatie"/>
  </office:meta>
</office:document-meta>
</file>