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een kastanjeboom in de tuin op de locatie Dorpsstraat 15 te Zoetermeer op 1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is een aanvraag Omgevingsvergunning ontvangen voor het kappen van een kastanjeboom in de tuin op locatie Dorpsstraat 15 te Zoetermeer. De aanvraag is geregistreerd onder zaaknummer 2026-114765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3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14765</meta:user-defined>
    <meta:user-defined meta:name="DCTERMS.abstract">het kappen van een kastanjeboom in de tuin (Dorpsstraat 15)</meta:user-defined>
    <dc:language>nl</dc:language>
    <meta:user-defined meta:name="OVERHEIDop.locatietype/OVERHEIDop.gebiedsmarkering">Vlak</meta:user-defined>
    <meta:user-defined meta:name="DC.title">Ingediende aanvraag Omgevingsvergunning voor het kappen van een kastanjeboom in de tuin op de locatie Dorpsstraat 15 te Zoetermeer op 12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32</meta:user-defined>
    <meta:user-defined meta:name="OVERHEIDop.GmbID/DC.identifier">gmb-2026-388332</meta:user-defined>
    <meta:user-defined meta:name="OVERHEIDop.versieInformatie"/>
  </office:meta>
</office:document-meta>
</file>