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Van der Boechorststraat 7, Amsterdam - Verplaatsen en realiseren detailhandel - Stichting VU</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plaatsen en realiseren van een detailhandel, op de begane grond van het Vrije Universiteit Amsterdam Medische Faculteit gebouw</text:p>
            <text:p text:style-name="common-al">Aanvrager: Stichting VU</text:p>
            <text:p text:style-name="common-al">Zaaknummer: OD2026-0040871</text:p>
            <text:p text:style-name="common-al">DSO nummer: 2026062501192</text:p>
            <text:p text:style-name="common-al">Ontvangstdatum aanvraag: 25-06-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3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0871</meta:user-defined>
    <meta:user-defined meta:name="DCTERMS.abstract">het verplaasten en realiseren van een detailhandel op de begane grond van het VU MF-gebouw</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Van der Boechorststraat 7, Amsterdam - Verplaatsen en realiseren detailhandel - Stichting VU</meta:user-defined>
    <meta:user-defined meta:name="DCTERMS.W3CDTF/DCTERMS.available">2026-08-17</meta:user-defined>
    <meta:user-defined meta:name="DCTERMS.W3CDTF/OVERHEIDop.jaargang">2026</meta:user-defined>
    <meta:user-defined meta:name="OVERHEIDop.publicationIssue">388328</meta:user-defined>
    <meta:user-defined meta:name="OVERHEIDop.GmbID/DC.identifier">gmb-2026-388328</meta:user-defined>
    <meta:user-defined meta:name="OVERHEIDop.versieInformatie"/>
  </office:meta>
</office:document-meta>
</file>