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goederen (1) op de locatie Vlietskade 9044 te Arkel zaaknummer 9003676115</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opslaan van goederen (1) op de locatie Vlietskade9044 te Arkel.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83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opslaan van goederen (1) op de locatie Vlietskade 9044 te Arkel zaaknummer 9003676115</meta:user-defined>
    <meta:user-defined meta:name="DCTERMS.W3CDTF/DCTERMS.available">2026-08-17</meta:user-defined>
    <meta:user-defined meta:name="DCTERMS.W3CDTF/OVERHEIDop.jaargang">2026</meta:user-defined>
    <meta:user-defined meta:name="OVERHEIDop.publicationIssue">388326</meta:user-defined>
    <meta:user-defined meta:name="OVERHEIDop.GmbID/DC.identifier">gmb-2026-388326</meta:user-defined>
    <meta:user-defined meta:name="OVERHEIDop.versieInformatie"/>
  </office:meta>
</office:document-meta>
</file>