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nokverhoging en het plaatsen van een dakkapel aan de voorzijde van de woning aan Postakkers 13 5521AR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realiseren van een nokverhoging en het plaatsen van een dakkapel aan de voorzijde van de woning aan Postakkers 13 5521AR Eersel. Het kenmerk van de gemeente voor deze zaak is 0770925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1-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83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256</meta:user-defined>
    <meta:user-defined meta:name="DCTERMS.abstract">realiseren van een nokverhoging en het plaatsen van een dakkapel aan de voorzijde van de woning</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realiseren van een nokverhoging en het plaatsen van een dakkapel aan de voorzijde van de woning aan Postakkers 13 5521AR Eersel</meta:user-defined>
    <meta:user-defined meta:name="DCTERMS.W3CDTF/DCTERMS.available">2026-08-17</meta:user-defined>
    <meta:user-defined meta:name="DCTERMS.W3CDTF/OVERHEIDop.jaargang">2026</meta:user-defined>
    <meta:user-defined meta:name="OVERHEIDop.publicationIssue">388325</meta:user-defined>
    <meta:user-defined meta:name="OVERHEIDop.GmbID/DC.identifier">gmb-2026-388325</meta:user-defined>
    <meta:user-defined meta:name="OVERHEIDop.versieInformatie"/>
  </office:meta>
</office:document-meta>
</file>