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ijksstraatweg 56b en 58 in Sassenheim, het omzetten van bedrijfswoningen naar reguliere woningen. Kenmerk Z2026-0000241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omzetten van bedrijfswoningen naar reguliere woningen.</text:p>
            <text:p text:style-name="common-al">
            <text:span text:style-name="nadrukcur">Datum ontvangst:</text:span>12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83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414</meta:user-defined>
    <dc:language>nl</dc:language>
    <meta:user-defined meta:name="OVERHEIDop.locatietype/OVERHEIDop.gebiedsmarkering">Vlak</meta:user-defined>
    <meta:user-defined meta:name="DC.title">Nieuwe aanvraag omgevingsvergunning, Rijksstraatweg 56b en 58 in Sassenheim, het omzetten van bedrijfswoningen naar reguliere woningen. Kenmerk Z2026-00002414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24</meta:user-defined>
    <meta:user-defined meta:name="OVERHEIDop.GmbID/DC.identifier">gmb-2026-388324</meta:user-defined>
    <meta:user-defined meta:name="OVERHEIDop.versieInformatie"/>
  </office:meta>
</office:document-meta>
</file>