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Piet Rotlaan 4 te Jisp, plaats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 10 augustus 2026</text:p>
            <text:p text:style-name="common-al">Ons kenmerk:2026AV0200</text:p>
            <text:p text:style-name="common-al">De stukken kunt u op afspraak inzien.</text:p>
            <text:p text:style-name="last-al">In dit stadium is het indienen van zienswijzen/bezwaar/beroep nog niet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Piet Rotlaan 4 te Jisp, plaatsen schu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23</meta:user-defined>
    <meta:user-defined meta:name="OVERHEIDop.GmbID/DC.identifier">gmb-2026-388323</meta:user-defined>
    <meta:user-defined meta:name="OVERHEIDop.versieInformatie"/>
  </office:meta>
</office:document-meta>
</file>