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rganiseren van het evenement Glow in the Dark tocht op 26 september 2026 rondom de IJsbaan in de Lingewijk te Gorinchem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ag is ontvangen in het kader van de Algemene Plaatselijke Verordening:</text:p>
            <text:p text:style-name="common-al">
            <text:span text:style-name="nadrukvet">IJsbaan e.o., 4206 XS</text:span> (ingekomen 10/08 ’26)</text:p>
            <text:p text:style-name="common-al">Aanvraag evenementenvergunning voor het organiseren van het evenement Glow in the Dark tocht rondom de IJsbaan in de Lingewijk op 26 september 2026</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32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Aanvraag vergunning voor het organiseren van het evenement Glow in the Dark tocht op 26 september 2026 rondom de IJsbaan in de Lingewijk te Gorinchem</meta:user-defined>
    <meta:user-defined meta:name="DCTERMS.W3CDTF/DCTERMS.available">2026-08-18</meta:user-defined>
    <meta:user-defined meta:name="DCTERMS.W3CDTF/OVERHEIDop.jaargang">2026</meta:user-defined>
    <meta:user-defined meta:name="OVERHEIDop.publicationIssue">388321</meta:user-defined>
    <meta:user-defined meta:name="OVERHEIDop.GmbID/DC.identifier">gmb-2026-388321</meta:user-defined>
    <meta:user-defined meta:name="OVERHEIDop.versieInformatie"/>
  </office:meta>
</office:document-meta>
</file>