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romme-Mijdrechtstraat 31-H 1079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romme-Mijdrechtstraat 31-H - Uitbouw (legalisatie)</text:p>
            <text:p text:style-name="common-al">Zaakadres: Kromme-Mijdrechtstraat 31-H 1079KN Amsterdam</text:p>
            <text:p text:style-name="common-al">Datum ontvangst: 30-07-2026</text:p>
            <text:p text:style-name="common-al">Zaaknummer: Z2026-034172</text:p>
            <text:p text:style-name="common-al">DSO-nummer: 202607300129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31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1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172</meta:user-defined>
    <meta:user-defined meta:name="DCTERMS.abstract">Kromme-Mijdrechtstraat 31-H - Uitbouw (legalisatie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romme-Mijdrechtstraat 31-H 1079K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315</meta:user-defined>
    <meta:user-defined meta:name="OVERHEIDop.GmbID/DC.identifier">gmb-2026-388315</meta:user-defined>
    <meta:user-defined meta:name="OVERHEIDop.versieInformatie"/>
  </office:meta>
</office:document-meta>
</file>