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oek de vlag: doet u al mee?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m 25 jaar Rijssen-Holten te vieren verstoppen we deze zomer 25 vlaggen op bijzondere plekken in onze gemeente. </text:p>
            <text:p text:style-name="al">Met foto- en videohints kunt u op zoek én maakt u kans op leuke prijzen. </text:p>
            <text:p text:style-name="al"/>
            <text:p text:style-name="al">
            <text:span text:style-name="nadrukvet">Ontdek Rijssen-Holten </text:span>
          </text:p>
            <text:p text:style-name="al">Elke week verschijnen nieuwe hints op maandag, woensdag en vrijdag. Trek er gezellig op uit ontdek bekende en minder bekende plekken. </text:p>
            <text:p text:style-name="al"/>
            <text:p text:style-name="al">
            <text:span text:style-name="nadrukvet">Op weg naar vlag 25 </text:span>
          </text:p>
            <text:p text:style-name="al">We eindigen de zoektocht metvlag nummer 25: een speciale finalevlag met een extra uitdagende hint én een bijzondere prijs. </text:p>
            <text:p text:style-name="al"/>
            <text:p text:style-name="al">Alles wat u wilt weten over Zoek de vlag vindt u op www.rijssen-holten.nl/zoekdevlag.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83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3/2026</meta:user-defined>
    <dc:language>nl</dc:language>
    <meta:user-defined meta:name="OVERHEIDop.locatietype/OVERHEIDop.gebiedsmarkering">Gemeente</meta:user-defined>
    <meta:user-defined meta:name="DC.title">Zoek de vlag: doet u al mee?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14</meta:user-defined>
    <meta:user-defined meta:name="OVERHEIDop.GmbID/DC.identifier">gmb-2026-388314</meta:user-defined>
    <meta:user-defined meta:name="OVERHEIDop.versieInformatie"/>
  </office:meta>
</office:document-meta>
</file>