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: Veerdijk 64-to te Wormer, plaatsen watermeterp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binnenkomst: 6 augustus 2026</text:p>
            <text:p text:style-name="common-al">Ons kenmerk:2026AV0197</text:p>
            <text:p text:style-name="common-al">De stukken kunt u op afspraak inzien.</text:p>
            <text:p text:style-name="last-al">In dit stadium is het indienen van zienswijzen/bezwaar/beroep nog niet mogelijk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rmerland</text:p>
            </table:table-cell>
            <table:table-cell office:value-type="string" table:style-name="header.C">
              <text:p text:style-name="headerright"><text:span text:style-name="nr">Nr. 38831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1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1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orm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rmerland</meta:user-defined>
    <meta:user-defined meta:name="OVERHEID.Gemeente/OVERHEID.authority">Wormerland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: Veerdijk 64-to te Wormer, plaatsen watermeterput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312</meta:user-defined>
    <meta:user-defined meta:name="OVERHEIDop.GmbID/DC.identifier">gmb-2026-388312</meta:user-defined>
    <meta:user-defined meta:name="OVERHEIDop.versieInformatie"/>
  </office:meta>
</office:document-meta>
</file>