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vervangen van de garagedeur door loopdeur en raam, Rhônestroom 41 2721CD Zoetermeer op 02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2-08-2026 is een aanvraag Omgevingsvergunning ontvangen voor het vervangen van de garagedeur door loopdeur en raam op locatie Rhônestroom 41 2721CD Zoetermeer. De aanvraag is geregistreerd onder zaaknummer 2026-109982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830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09982</meta:user-defined>
    <meta:user-defined meta:name="DCTERMS.abstract">het vervangen van de garagedeur door loopdeur en raam</meta:user-defined>
    <dc:language>nl</dc:language>
    <meta:user-defined meta:name="OVERHEIDop.locatietype/OVERHEIDop.gebiedsmarkering">Vlak</meta:user-defined>
    <meta:user-defined meta:name="DC.title">Ingediende aanvraag Omgevingsvergunning voor het vervangen van de garagedeur door loopdeur en raam, Rhônestroom 41 2721CD Zoetermeer op 02-08-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09</meta:user-defined>
    <meta:user-defined meta:name="OVERHEIDop.GmbID/DC.identifier">gmb-2026-388309</meta:user-defined>
    <meta:user-defined meta:name="OVERHEIDop.versieInformatie"/>
  </office:meta>
</office:document-meta>
</file>