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ijnackerstraat 40-H 1072J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ustriefunctie naar kantoorfunctie</text:p>
            <text:p text:style-name="common-al">Zaakadres: Pijnackerstraat 40-H 1072JV Amsterdam</text:p>
            <text:p text:style-name="common-al">Datum ontvangst: 18-06-2026</text:p>
            <text:p text:style-name="common-al">Zaaknummer: Z2026-026753</text:p>
            <text:p text:style-name="common-al">DSO-nummer: 20260618002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3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53</meta:user-defined>
    <meta:user-defined meta:name="DCTERMS.abstract">wijzigen van de industriefunctie naar kantoor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ijnackerstraat 40-H 1072JV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08</meta:user-defined>
    <meta:user-defined meta:name="OVERHEIDop.GmbID/DC.identifier">gmb-2026-388308</meta:user-defined>
    <meta:user-defined meta:name="OVERHEIDop.versieInformatie"/>
  </office:meta>
</office:document-meta>
</file>