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kappen van 7 bomen op de locatie Edisonstraat en Australiëweg te Zoetermeer op 12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8-2026 is een aanvraag Omgevingsvergunning ontvangen voor het kappen van 7 bomen op de locatie Edisonstraat en Australiëweg te Zoetermeer. De aanvraag is geregistreerd onder zaaknummer 2026-114521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Op de kaart www.zoetermeer.nl/kapaanvragen is overzichtelijk te zien voor welke bomen een kapvergunning is aangevraagd. Wilt u meer weten over bomen in Zoetermeer, dan vindt u die informatie op www.zoetermeer.nl/bomen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830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14521</meta:user-defined>
    <meta:user-defined meta:name="DCTERMS.abstract">het kappen van 7 bomen op de locatie Edisonstraat en Australiëweg</meta:user-defined>
    <dc:language>nl</dc:language>
    <meta:user-defined meta:name="OVERHEIDop.locatietype/OVERHEIDop.gebiedsmarkering">Vlak</meta:user-defined>
    <meta:user-defined meta:name="DC.title">Ingediende aanvraag Omgevingsvergunning voor het kappen van 7 bomen op de locatie Edisonstraat en Australiëweg te Zoetermeer op 12-08-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02</meta:user-defined>
    <meta:user-defined meta:name="OVERHEIDop.GmbID/DC.identifier">gmb-2026-388302</meta:user-defined>
    <meta:user-defined meta:name="OVERHEIDop.versieInformatie"/>
  </office:meta>
</office:document-meta>
</file>