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tijdelijke verkeersmaatregel met gedeeltelijke afsluiting op 24 en 25 augustus 2026 ’t Schilt 18 (JUMBO)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kkoord/toestemming op melding:</text:span>
          </text:p>
            <text:p text:style-name="common-al">10 augustus 2026:</text:p>
            <text:p text:style-name="last-al">Tijdelijke verkeersmaatregel, 24 en 25 augustus 2026, ’t Schilt 18 (JUMBO) met gedeeltelijke afsluiting, Z.3547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8829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ou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.354722.</meta:user-defined>
    <dc:language>nl</dc:language>
    <meta:user-defined meta:name="OVERHEIDop.locatietype/OVERHEIDop.gebiedsmarkering">Adres</meta:user-defined>
    <meta:user-defined meta:name="DC.title">Melding voor een tijdelijke verkeersmaatregel met gedeeltelijke afsluiting op 24 en 25 augustus 2026 ’t Schilt 18 (JUMBO) te Woudenber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299</meta:user-defined>
    <meta:user-defined meta:name="OVERHEIDop.GmbID/DC.identifier">gmb-2026-388299</meta:user-defined>
    <meta:user-defined meta:name="OVERHEIDop.versieInformatie"/>
  </office:meta>
</office:document-meta>
</file>