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nel een melding doen via de app Zo Gemeld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Ziet u buiten iets dat de gemeente moet repareren of opruimen? </text:p>
            <text:p text:style-name="al">Bijvoorbeeld een kapotte straatlantaarn, zwerfafval of losse stoeptegel? </text:p>
            <text:p text:style-name="al">Meld het eenvoudig met de app Zo Gemeld. In de app kunt u zien of iemand anders het probleem al heeft gemeld. Is dat niet zo? </text:p>
            <text:p text:style-name="al">Dan kunt u zelf een melding doen. U geeft een korte beschrijving en stuurt een foto mee. </text:p>
            <text:p text:style-name="al">Na uw melding houden wij u op de hoogte. U ziet wat er met uw melding gebeurt en wanneer het probleem is opgelost. </text:p>
            <text:p text:style-name="al">Liever geen app? Een melding doen kan ook via www.rijssen-holten.nl/melding.</text:p>
            <text:p text:style-name="al"/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38829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9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9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Rijssen-Holt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Rijssen-Holten</meta:user-defined>
    <meta:user-defined meta:name="OVERHEID.Gemeente/DCTERMS.publisher">Rijssen-Holten</meta:user-defined>
    <meta:user-defined meta:name="OVERHEID.TaxonomieBeleidsagendaDecentraal/OVERHEID.category">Bestuur | Organisatie en beleid</meta:user-defined>
    <meta:user-defined meta:name="OVERHEIDop.referentienummer">week33/2026</meta:user-defined>
    <dc:language>nl</dc:language>
    <meta:user-defined meta:name="OVERHEIDop.locatietype/OVERHEIDop.gebiedsmarkering">Gemeente</meta:user-defined>
    <meta:user-defined meta:name="DC.title">Snel een melding doen via de app Zo Gemeld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298</meta:user-defined>
    <meta:user-defined meta:name="OVERHEIDop.GmbID/DC.identifier">gmb-2026-388298</meta:user-defined>
    <meta:user-defined meta:name="OVERHEIDop.versieInformatie"/>
  </office:meta>
</office:document-meta>
</file>