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plaatsen van een hijskraan met tijdelijke afsluiting van de weg op 19 oktober 2026 aan Tromplaan 9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kkoord/toestemming op melding:</text:span>
          </text:p>
            <text:p text:style-name="common-al">10 augustus 2026:</text:p>
            <text:p text:style-name="last-al">Plaatsen hijskraan met tijdelijke afsluiting van de weg, Tromplaan 9, 19 oktober 2026, Z.35470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8829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ou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.354706</meta:user-defined>
    <dc:language>nl</dc:language>
    <meta:user-defined meta:name="OVERHEIDop.locatietype/OVERHEIDop.gebiedsmarkering">Adres</meta:user-defined>
    <meta:user-defined meta:name="DC.title">Melding voor het plaatsen van een hijskraan met tijdelijke afsluiting van de weg op 19 oktober 2026 aan Tromplaan 9 te Woudenber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292</meta:user-defined>
    <meta:user-defined meta:name="OVERHEIDop.GmbID/DC.identifier">gmb-2026-388292</meta:user-defined>
    <meta:user-defined meta:name="OVERHEIDop.versieInformatie"/>
  </office:meta>
</office:document-meta>
</file>