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Kerkstraat 44 5611G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60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rkstraat 44 5611GK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Ingetrokken aanvraag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2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60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Kerkstraat 44 5611GK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90</meta:user-defined>
    <meta:user-defined meta:name="OVERHEIDop.GmbID/DC.identifier">gmb-2026-388290</meta:user-defined>
    <meta:user-defined meta:name="OVERHEIDop.versieInformatie"/>
  </office:meta>
</office:document-meta>
</file>