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ectorstraat 4-2 1076P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anderen van de brandcompartimentering waardoor een zelfstandige woonruimte ontstaat, het uitbreiden van de daklaag, het realiseren van een dakterras, het plaatsen van dakramen en het verplaatsen van de warmtepompen</text:p>
            <text:p text:style-name="common-al">Zaakadres: Hectorstraat 4-2 1076PR Amsterdam</text:p>
            <text:p text:style-name="common-al">Datum ontvangst: 30-07-2026</text:p>
            <text:p text:style-name="common-al">Zaaknummer: Z2026-033971</text:p>
            <text:p text:style-name="common-al">DSO-nummer: 202607300036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8288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28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28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3971</meta:user-defined>
    <meta:user-defined meta:name="DCTERMS.abstract">veranderen van de brandcompartimentering waardoor een zelfstandige woonruimte ontstaat, het uitbreiden van de daklaag, het realiseren van een...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Hectorstraat 4-2 1076PR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288</meta:user-defined>
    <meta:user-defined meta:name="OVERHEIDop.GmbID/DC.identifier">gmb-2026-388288</meta:user-defined>
    <meta:user-defined meta:name="OVERHEIDop.versieInformatie"/>
  </office:meta>
</office:document-meta>
</file>