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beschikking, Kerkstraat 13, 4921 BA Made</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rimmelen maakt bekend dat op 13 augustus 2026 een vergunning is verleend met zaaknummer 2026-1380, voor het houden van het evenement ‘Kermis bij Fletcher hotel de Korenbeurs en Café Dun Brabander’ op zondag 27 september 2026 van 14.00 uur tot 23.00 uur op de locatie Kerkstraat, ter hoogte van nummers 13 en 8A in Made.</text:p>
            <text:p text:style-name="common-al">Ontheffing geluid voor dit evenement op zondag 27 september 2026 van 14.00 uur tot 23.00 uur op de locatie Kerkstraat, ter hoogte van nummers 13 en 8A in Made.</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1380</meta:user-defined>
    <meta:user-defined meta:name="DCTERMS.abstract">Betreft: Beschikking op aanvraag op locatie Kerkstraat 13, 4921 BA Made</meta:user-defined>
    <dc:language>nl</dc:language>
    <meta:user-defined meta:name="OVERHEIDop.locatietype/OVERHEIDop.gebiedsmarkering">Vlak</meta:user-defined>
    <meta:user-defined meta:name="DC.title">Kennisgeving besluit op Aanvraag beschikking, Kerkstraat 13, 4921 BA Made</meta:user-defined>
    <meta:user-defined meta:name="OVERHEIDop.datumEindeReactietermijn">2026-09-24</meta:user-defined>
    <meta:user-defined meta:name="OVERHEIDop.terinzageleggingBG">https://jeleefomgeving.nl/inzien/805319141/6f6e958d-523d-4b37-ae70-70a5cf452101</meta:user-defined>
    <meta:user-defined meta:name="DCTERMS.W3CDTF/DCTERMS.available">2026-08-20</meta:user-defined>
    <meta:user-defined meta:name="DCTERMS.W3CDTF/OVERHEIDop.jaargang">2026</meta:user-defined>
    <meta:user-defined meta:name="OVERHEIDop.publicationIssue">388287</meta:user-defined>
    <meta:user-defined meta:name="OVERHEIDop.GmbID/DC.identifier">gmb-2026-388287</meta:user-defined>
    <meta:user-defined meta:name="OVERHEIDop.versieInformatie"/>
  </office:meta>
</office:document-meta>
</file>