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eerste scholen zijn weer begonn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Scholieren gaan weer op de fiets naar school. Dit betekent vaak meer verkeersdrukte. Om het verkeer voor iedereen veilig te houden hebben we wat tips. </text:p>
            <text:p text:style-name="al"/>
            <text:p text:style-name="al">
            <text:span text:style-name="nadrukvet">Tips voor automobilisten </text:span>
          </text:p>
            <text:p text:style-name="al">Let extra goed op in de weken na de zomervakantie. Bijvoorbeeld op uw snelheid. Zo neemt uw remweg af en heeft u meer tijd om op onverwachte verkeerssituaties te reageren. Ook helpt het als u niet in de schoolzones en de schoolomgeving komt. </text:p>
            <text:p text:style-name="al"/>
            <text:p text:style-name="al">
            <text:span text:style-name="nadrukvet">Tips voor scholieren en hun ouders </text:span>
          </text:p>
            <text:p text:style-name="al">Zorg voor een goede fiets, oefen de nieuwe schoolroute of ga vaker lopend naar school. </text:p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8828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8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8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Rijssen-Hol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Rijssen-Holten</meta:user-defined>
    <meta:user-defined meta:name="OVERHEID.Gemeente/DCTERMS.publisher">Rijssen-Holten</meta:user-defined>
    <meta:user-defined meta:name="OVERHEID.TaxonomieBeleidsagendaDecentraal/OVERHEID.category">Bestuur | Organisatie en beleid</meta:user-defined>
    <meta:user-defined meta:name="OVERHEIDop.referentienummer">week33/2026</meta:user-defined>
    <dc:language>nl</dc:language>
    <meta:user-defined meta:name="OVERHEIDop.locatietype/OVERHEIDop.gebiedsmarkering">Gemeente</meta:user-defined>
    <meta:user-defined meta:name="DC.title">De eerste scholen zijn weer begonn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85</meta:user-defined>
    <meta:user-defined meta:name="OVERHEIDop.GmbID/DC.identifier">gmb-2026-388285</meta:user-defined>
    <meta:user-defined meta:name="OVERHEIDop.versieInformatie"/>
  </office:meta>
</office:document-meta>
</file>