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naam aanduiding op de voorgevel aan Balensteeg 1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Balensteeg 1, 4201 XC</text:span> (10/08 ’26) </text:p>
            <text:p text:style-name="common-al">het aanbrengen van een naam aanduiding op de voorgevel</text:p>
            <text:p text:style-name="common-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8828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8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8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aanbrengen van een naam aanduiding op de voorgevel aan Balensteeg 1 te Gorinchem</meta:user-defined>
    <meta:user-defined meta:name="DCTERMS.W3CDTF/DCTERMS.available">2026-08-18</meta:user-defined>
    <meta:user-defined meta:name="DCTERMS.W3CDTF/OVERHEIDop.jaargang">2026</meta:user-defined>
    <meta:user-defined meta:name="OVERHEIDop.publicationIssue">388281</meta:user-defined>
    <meta:user-defined meta:name="OVERHEIDop.GmbID/DC.identifier">gmb-2026-388281</meta:user-defined>
    <meta:user-defined meta:name="OVERHEIDop.versieInformatie"/>
  </office:meta>
</office:document-meta>
</file>