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Geestwater, blok 18 in Lisse (nabij Ruishornlaan), het ontwikkelen van blok 18, plan Geestwater (37 huur appartementen). Kenmerk Z2026-00002410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ontwikkelen van blok 18, plan Geestwater (37 huur appartementen).</text:p>
            <text:p text:style-name="common-al">
            <text:span text:style-name="nadrukcur">Datum ontvangst:</text:span>11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8827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7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7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iss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410</meta:user-defined>
    <dc:language>nl</dc:language>
    <meta:user-defined meta:name="OVERHEIDop.locatietype/OVERHEIDop.gebiedsmarkering">Vlak</meta:user-defined>
    <meta:user-defined meta:name="DC.title">Nieuwe aanvraag omgevingsvergunning, Geestwater, blok 18 in Lisse (nabij Ruishornlaan), het ontwikkelen van blok 18, plan Geestwater (37 huur appartementen). Kenmerk Z2026-00002410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76</meta:user-defined>
    <meta:user-defined meta:name="OVERHEIDop.GmbID/DC.identifier">gmb-2026-388276</meta:user-defined>
    <meta:user-defined meta:name="OVERHEIDop.versieInformatie"/>
  </office:meta>
</office:document-meta>
</file>