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taludtrap incl. leuning tussen Kweeklust - Nieuwe Walsteeg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Kweeklust - Nieuwe Walsteeg (Tussen) 4201</text:span> (06/08 ’26) </text:p>
            <text:p text:style-name="common-al">het plaatsen van een taludtrap incl. leuning</text:p>
            <text:p text:style-name="common-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8827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OVERHEIDop.locatietype/OVERHEIDop.gebiedsmarkering">Weg</meta:user-defined>
    <meta:user-defined meta:name="DC.title">Aanvraag vergunning voor het plaatsen van een taludtrap incl. leuning tussen Kweeklust - Nieuwe Walsteeg te Gorinchem</meta:user-defined>
    <meta:user-defined meta:name="DCTERMS.W3CDTF/DCTERMS.available">2026-08-18</meta:user-defined>
    <meta:user-defined meta:name="DCTERMS.W3CDTF/OVERHEIDop.jaargang">2026</meta:user-defined>
    <meta:user-defined meta:name="OVERHEIDop.publicationIssue">388274</meta:user-defined>
    <meta:user-defined meta:name="OVERHEIDop.GmbID/DC.identifier">gmb-2026-388274</meta:user-defined>
    <meta:user-defined meta:name="OVERHEIDop.versieInformatie"/>
  </office:meta>
</office:document-meta>
</file>