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adskanaal: Besluit tot intrekking van de Richtlijnen budgetbeheer gemeente Stadskanaal 2012 (Z-25-163341/400626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college van burgemeester en wethouders heeft in de vergadering van 16 juni 2026 besloten tot intrekking van de Richtlijnen budgetbeheer gemeente Stadskanaal 2012.</text:p>
            <text:p text:style-name="al"/>
            <text:p text:style-name="al">De regeling wordt ingetrokken per 8 juli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Stadskanaal, 16 juni 2026</text:span></text:p>
            <text:p><text:span text:style-name="functie"/></text:p>
            <text:p><text:span text:style-name="functie">burgemeester en wethouders,</text:span></text:p>
            <text:p><text:span text:style-name="functie"/></text:p>
            <text:p><text:span text:style-name="functie">de heer G.J. van der Zanden, de heer K. Sloots</text:span></text:p>
            <text:p><text:span text:style-name="functie">secretaris, burgemeester</text:span></text:p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882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Stadskanaal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Stadskanaal</meta:user-defined>
    <meta:user-defined meta:name="OVERHEID.Gemeente/DCTERMS.publisher">Stadskanaal</meta:user-defined>
    <meta:user-defined meta:name="OVERHEID.TaxonomieBeleidsagendaDecentraal/OVERHEID.category">Bestuur | Organisatie en beleid</meta:user-defined>
    <meta:user-defined meta:name="DC.source">artikel 160, eerste lid, van de Gemeentewet]|[1.0:c:BWBR0005416&amp;artikel=160&amp;lid=1&amp;g=2026-06-04</meta:user-defined>
    <meta:user-defined meta:name="OVERHEIDop.referentienummer">Z-25-163341</meta:user-defined>
    <meta:user-defined meta:name="DCTERMS.abstract">Intrekking Richtlijnen budgetbeheer gemeente Stadskanaal 2012</meta:user-defined>
    <meta:user-defined meta:name="DCTERMS.alternative">Intrekking Richtlijnen budgetbeheer Stadskanaal 2012</meta:user-defined>
    <dc:language>nl</dc:language>
    <meta:user-defined meta:name="OVERHEIDop.locatietype/OVERHEIDop.gebiedsmarkering">Gemeente</meta:user-defined>
    <meta:user-defined meta:name="DC.title">Gemeente Stadskanaal: Besluit tot intrekking van de Richtlijnen budgetbeheer gemeente Stadskanaal 2012 (Z-25-163341/400626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72</meta:user-defined>
    <meta:user-defined meta:name="OVERHEIDop.betreftRegeling">CVDR204223_1</meta:user-defined>
    <meta:user-defined meta:name="OVERHEIDop.GmbID/DC.identifier">gmb-2026-388272</meta:user-defined>
    <meta:user-defined meta:name="OVERHEIDop.versieInformatie"/>
  </office:meta>
</office:document-meta>
</file>