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Stationsplein 1, Amsterdam - Realiseren en in bedrijf stellen tijdelijk perron (perron 3) - Strukton Infrastructure Specialties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realiseren en in bedrijf stellen van een tijdelijk perron (perron 3)</text:p>
            <text:p text:style-name="common-al">Aanvrager: Strukton Infrastructure Specialties B.V.</text:p>
            <text:p text:style-name="common-al">Zaaknummer: OD2026-0048975</text:p>
            <text:p text:style-name="common-al">DSO nummer: 2026072801270</text:p>
            <text:p text:style-name="common-al">Ontvangstdatum aanvraag: 28-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827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7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7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8975</meta:user-defined>
    <meta:user-defined meta:name="DCTERMS.abstract">het realiseren en in bedrijf stellen van een tijdelijk perron (perron 3)</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Stationsplein 1, Amsterdam - Realiseren en in bedrijf stellen tijdelijk perron (perron 3) - Strukton Infrastructure Specialties B.V.</meta:user-defined>
    <meta:user-defined meta:name="DCTERMS.W3CDTF/DCTERMS.available">2026-08-17</meta:user-defined>
    <meta:user-defined meta:name="DCTERMS.W3CDTF/OVERHEIDop.jaargang">2026</meta:user-defined>
    <meta:user-defined meta:name="OVERHEIDop.publicationIssue">388271</meta:user-defined>
    <meta:user-defined meta:name="OVERHEIDop.GmbID/DC.identifier">gmb-2026-388271</meta:user-defined>
    <meta:user-defined meta:name="OVERHEIDop.versieInformatie"/>
  </office:meta>
</office:document-meta>
</file>