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zonwering (zijgevel) aan Paddemoes 66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Paddemoes 66, 4201 BV</text:span> (08/08 ’26) </text:p>
            <text:p text:style-name="common-al">het plaatsen van zonwering (zijgevel)</text:p>
            <text:p text:style-name="common-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882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plaatsen van zonwering (zijgevel) aan Paddemoes 66 te Gorinchem</meta:user-defined>
    <meta:user-defined meta:name="DCTERMS.W3CDTF/DCTERMS.available">2026-08-18</meta:user-defined>
    <meta:user-defined meta:name="DCTERMS.W3CDTF/OVERHEIDop.jaargang">2026</meta:user-defined>
    <meta:user-defined meta:name="OVERHEIDop.publicationIssue">388268</meta:user-defined>
    <meta:user-defined meta:name="OVERHEIDop.GmbID/DC.identifier">gmb-2026-388268</meta:user-defined>
    <meta:user-defined meta:name="OVERHEIDop.versieInformatie"/>
  </office:meta>
</office:document-meta>
</file>