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sluiting op het elektriciteitsnet nodig?</text:p>
      <text:section text:name="regeling_id1-3-2" text:style-name="regeling">
        <text:section text:name="aanhef_id1-3-2-1" text:style-name="aanhef">
          <text:section text:name="preambule_id1-3-2-1-1" text:style-name="preambule">
            <text:p text:style-name="al">Het elektriciteitsnet raakt vol. Dat heeft gevolgen voor bouwplannen: soms moeten projecten wachten op een aansluiting. Om de ruimte op het elektriciteitsnet eerlijk te verdelen, zijn er landelijke regels opgesteld. Woningbouw en onderwijs krijgen daarbij voorrang. </text:p>
            <text:p text:style-name="al"/>
            <text:p text:style-name="al">
            <text:span text:style-name="nadrukvet">Meld plannen voor woningen en onderwijs bij de gemeente </text:span>
          </text:p>
            <text:p text:style-name="al">Heeft u een kavel gekocht en nog geen aansluiting op het elektriciteitsnet aangevraagd? Of wilt u uw woning splitsen? Meld dat dan vóór 2 september 2026 bij de gemeente. Ook projectontwikkelaars, bouwbedrijven en andere initiatiefnemers moeten plannen voor woningbouw en onderwijs vóór 2 september 2026 melden als er een nieuwe of zwaardere aansluiting nodig is. </text:p>
            <text:p text:style-name="al"/>
            <text:p text:style-name="al">
            <text:span text:style-name="nadrukvet">Het gaat om alle projecten die de komende 10 jaar gepland zijn </text:span>
          </text:p>
            <text:p text:style-name="al">Na 2 september 2026 vragen wij een elektriciteitsaansluiting aan bij Enexis voor alle projecten die aan de voorwaarden voldoen. Tot slot beoordeelt Enexis of er ruimte is op het net en wanneer uw project een aansluiting krijgt. </text:p>
            <text:p text:style-name="al"/>
            <text:p text:style-name="al">
            <text:span text:style-name="nadrukvet">Laadpaal, warmtepomp of verbouwing? </text:span>
          </text:p>
            <text:p text:style-name="al">Heeft u een zwaardere aansluiting nodig voor een laadpaal, warmtepomp of verbouwing? Dan hoeft u dat niet te melden bij de gemeente. U vraagt zelf een aansluiting aan bij Enexis via mijnaansluiting.nl. </text:p>
            <text:p text:style-name="al"/>
            <text:p text:style-name="al">
            <text:span text:style-name="nadrukvet">Meer informatie en melding doen </text:span>
          </text:p>
            <text:p text:style-name="al">Ga naar www.rijssen-holten.nl/stroom.</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82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33/2026</meta:user-defined>
    <dc:language>nl</dc:language>
    <meta:user-defined meta:name="OVERHEIDop.locatietype/OVERHEIDop.gebiedsmarkering">Gemeente</meta:user-defined>
    <meta:user-defined meta:name="DC.title">Aansluiting op het elektriciteitsnet nodig?</meta:user-defined>
    <meta:user-defined meta:name="DCTERMS.W3CDTF/DCTERMS.available">2026-08-17</meta:user-defined>
    <meta:user-defined meta:name="DCTERMS.W3CDTF/OVERHEIDop.jaargang">2026</meta:user-defined>
    <meta:user-defined meta:name="OVERHEIDop.publicationIssue">388267</meta:user-defined>
    <meta:user-defined meta:name="OVERHEIDop.GmbID/DC.identifier">gmb-2026-388267</meta:user-defined>
    <meta:user-defined meta:name="OVERHEIDop.versieInformatie"/>
  </office:meta>
</office:document-meta>
</file>