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Evenement door Gemeente Oisterwijk voor het houden van ‘de Open Monumentendag’ op 13 september 2026 op het Lindeveld in Oist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r is een melding ingediend door: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Gemeente Oisterwijk </text:span>voor het houden van ‘de Open Monumentendag’ op 13 september 2026 van 13.00 uur tot 19.00 uur op het Lindeveld in Oisterwijk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882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Vlak</meta:user-defined>
    <meta:user-defined meta:name="DC.title">Melding Evenement door Gemeente Oisterwijk voor het houden van ‘de Open Monumentendag’ op 13 september 2026 op het Lindeveld in Oister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265</meta:user-defined>
    <meta:user-defined meta:name="OVERHEIDop.GmbID/DC.identifier">gmb-2026-388265</meta:user-defined>
    <meta:user-defined meta:name="OVERHEIDop.versieInformatie"/>
  </office:meta>
</office:document-meta>
</file>