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ontheffing verleend voor een Tapontheffing ( Alcoholwet) kermis Siebengewald (tentfeest) d.d. 21-08-2026 t/m 25-08-2026 nabij Gaesdoncksestraat 2 in Siebengewald</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Tapontheffing ( Alcoholwet) voor kermis Siebengewald (tentfeest) d.d. 21-08-2026 t/m 25-08-2026</text:p>
            <text:p text:style-name="common-al">· Besluitdatum: 12 augustus 2026</text:p>
            <text:p text:style-name="common-al">· Locatie: nabij Gaesdoncksestraat 2 Siebengewald</text:p>
            <text:p text:style-name="common-al">· Zaaknummer: Z2026-00000735</text:p>
            <text:p text:style-name="common-al">· Eindoordeel: Toegekend</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 </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 </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8826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6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6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0735</meta:user-defined>
    <meta:user-defined meta:name="DCTERMS.abstract">Tapontheffing ( Alcoholwet) verleend voor kermis Siebengewald (tentfeest) d.d. 21-08-2026 t/m 25-08-2026 nabij Gaesdoncksestraat 2 in Siebengewald </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PV-ontheffing verleend voor een Tapontheffing ( Alcoholwet) kermis Siebengewald (tentfeest) d.d. 21-08-2026 t/m 25-08-2026 nabij Gaesdoncksestraat 2 in Siebengewald</meta:user-defined>
    <meta:user-defined meta:name="DCTERMS.W3CDTF/DCTERMS.available">2026-08-17</meta:user-defined>
    <meta:user-defined meta:name="DCTERMS.W3CDTF/OVERHEIDop.jaargang">2026</meta:user-defined>
    <meta:user-defined meta:name="OVERHEIDop.publicationIssue">388262</meta:user-defined>
    <meta:user-defined meta:name="OVERHEIDop.GmbID/DC.identifier">gmb-2026-388262</meta:user-defined>
    <meta:user-defined meta:name="OVERHEIDop.versieInformatie"/>
  </office:meta>
</office:document-meta>
</file>