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het plaatsen van een dakkapel, Jan Stoffelstraat 52 7415NW Deventer, [Diepenveen B 3212] Diepenveen B 32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11-08-2026</text:p>
            <text:p text:style-name="common-al">
            <text:span text:style-name="nadrukvet">Locatie:</text:span> Jan Stoffelstraat 52 7415NW Deventer, [Diepenveen B 3212] Diepenveen B 3212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7245</text:p>
            <text:p text:style-name="common-al">
            <text:span text:style-name="nadrukvet">Activiteiten:</text:span>
          </text:p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Deventer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24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825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245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het plaatsen van een dakkapel, Jan Stoffelstraat 52 7415NW Deventer, [Diepenveen B 3212] Diepenveen B 3212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56</meta:user-defined>
    <meta:user-defined meta:name="OVERHEIDop.GmbID/DC.identifier">gmb-2026-388256</meta:user-defined>
    <meta:user-defined meta:name="OVERHEIDop.versieInformatie"/>
  </office:meta>
</office:document-meta>
</file>