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ambtshalve aanpassing op verleende vergunning EHV-ZP2026-002478 inzake het realiseren van een bouwplaats, Edisonstraat 156 5621HT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6358 </text:p>
            <text:p text:style-name="common-al"> Omschrijving: ambtshalve aanpassing op verleende vergunning EHV-ZP2026-002478 inzake het realiseren van een bouwplaats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Edisonstraat 156 5621HT Eindhoven</text:p>
              </text:list-item>
            </text:list>
            <text:p text:style-name="common-al"> Soort aanvraag: Gebruik openbare ruimte,  </text:p>
            <text:p text:style-name="common-al"> Besluit: Verleend </text:p>
            <text:p text:style-name="common-al"> Datum verzending: 13-08-2026 </text:p>
            <text:p text:style-name="common-al"> Heeft u direct belang bij deze beslissing? Dan kunt u binnen zes weken, na 13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825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5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5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6358</meta:user-defined>
    <meta:user-defined meta:name="DCTERMS.abstract">ambtshalve aanpassing op verleende vergunning EHV-ZP2026-002478 inzake het realiseren van een bouwplaats</meta:user-defined>
    <dc:language>nl</dc:language>
    <meta:user-defined meta:name="OVERHEIDop.locatietype/OVERHEIDop.gebiedsmarkering">Punt</meta:user-defined>
    <meta:user-defined meta:name="DC.title">Besluit op aanvraag: ambtshalve aanpassing op verleende vergunning EHV-ZP2026-002478 inzake het realiseren van een bouwplaats, Edisonstraat 156 5621HT Eindhov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251</meta:user-defined>
    <meta:user-defined meta:name="OVERHEIDop.GmbID/DC.identifier">gmb-2026-388251</meta:user-defined>
    <meta:user-defined meta:name="OVERHEIDop.versieInformatie"/>
  </office:meta>
</office:document-meta>
</file>