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uitbreiden van een stal , Rhaladijk 14, Ald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omgevingsvergunning ontvangen voor het uitbreiden van een stal , Rhaladijk 14, Aldtsjerk</text:p>
            <text:p text:style-name="common-al">Zaaknummer: TZ2026-001910</text:p>
            <text:p text:style-name="common-al">Zaakadres: Rhaladijk 14, Aldtsjerk</text:p>
            <text:p text:style-name="common-al">Omschrijving: het uitbreiden van een stal </text:p>
            <text:p text:style-name="common-al">Datum ontvangst: 13-08-2026</text:p>
            <text:p text:style-name="last-al">Belanghebbenden kunnen hier kennis van nemen. Bezwaren kunnen pas op basis 
van een volgende publicatie worden ingediend. De aanvragen zijn digitaal beschikb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8824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Z2026-001910</meta:user-defined>
    <meta:user-defined meta:name="DCTERMS.abstract">het uitbreiden van een stal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aanvraag omgevingsvergunning, het uitbreiden van een stal , Rhaladijk 14, Aldtsjer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248</meta:user-defined>
    <meta:user-defined meta:name="OVERHEIDop.GmbID/DC.identifier">gmb-2026-388248</meta:user-defined>
    <meta:user-defined meta:name="OVERHEIDop.versieInformatie"/>
  </office:meta>
</office:document-meta>
</file>