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pand met detailhandel en een sportfunctie op het perceel Olympus (t.h.v. Bergpas / Lindeboomse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pand met detailhandel en een sportfunctie aan Olympus (t.h.v. Bergpas / Lindeboomseweg</text:span>
          </text:p>
            <text:p text:style-name="common-al">De Gemeente Amersfoort heeft op 10-08-2026 een aanvraag voor een omgevingsvergunning ontvangen voor het bouwen van een pand met detailhandel en een sportfunctie aan Olympus (t.h.v. Bergpas / Lindeboomseweg, met kenmerk CLZ-0003942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5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824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429</meta:user-defined>
    <dc:language>nl</dc:language>
    <meta:user-defined meta:name="OVERHEIDop.locatietype/OVERHEIDop.gebiedsmarkering">Vlak</meta:user-defined>
    <meta:user-defined meta:name="DC.title">Ontvangen aanvraag omgevingsvergunning voor het bouwen van een pand met detailhandel en een sportfunctie op het perceel Olympus (t.h.v. Bergpas / Lindeboomsewe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45</meta:user-defined>
    <meta:user-defined meta:name="OVERHEIDop.GmbID/DC.identifier">gmb-2026-388245</meta:user-defined>
    <meta:user-defined meta:name="OVERHEIDop.versieInformatie"/>
  </office:meta>
</office:document-meta>
</file>