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melding Incidentele festiviteit livemuziek in zaal café de Klok op 12 september 2026 van 20.00 tot 02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Achtkarspelen is geen vergunning of ontheffing (meer) nodig, maar geldt wel een meldingsplicht. Deze meldingen worden geplaatst op de evenementenkalender van de gemeente Achtkarspelen.</text:p>
            <text:p text:style-name="common-al">Op <text:span text:style-name="nadrukvet">12-08-2026</text:span> is de volgende melding binnengekomen:</text:p>
            <text:p text:style-name="last-al">Harkema, Café de Klok, Bouwe Harkemastrjitte 1, Café de Klok, melding incidentele festiviteit m.b.t. livemuziek op 12 september 2026 van 20.00 tot 0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82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chtkarspelen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1209</meta:user-defined>
    <meta:user-defined meta:name="DCTERMS.abstract">Inc fest livemuziek in zaal café de Klok op 12 september 2026 van 20.00 tot 02.00 uur</meta:user-defined>
    <dc:language>nl</dc:language>
    <meta:user-defined meta:name="OVERHEIDop.locatietype/OVERHEIDop.gebiedsmarkering">Punt</meta:user-defined>
    <meta:user-defined meta:name="DC.title">Gemeente Achtkarspelen - melding Incidentele festiviteit livemuziek in zaal café de Klok op 12 september 2026 van 20.00 tot 02.00 u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39</meta:user-defined>
    <meta:user-defined meta:name="OVERHEIDop.GmbID/DC.identifier">gmb-2026-388239</meta:user-defined>
    <meta:user-defined meta:name="OVERHEIDop.versieInformatie"/>
  </office:meta>
</office:document-meta>
</file>