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Kromme Spieringweg 359, Vijfhuizen - Plaatsen thermisch verzinkte brug - Liander N.V. (GV / R&amp;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van een thermisch verzinkte brug om toegang te hebben tot het perceel waar het transformator station staat</text:p>
            <text:p text:style-name="common-al">Aanvrager: Liander N.V. (GV / R&amp;N)</text:p>
            <text:p text:style-name="common-al">Zaaknummer: OD2026-0037763</text:p>
            <text:p text:style-name="common-al">DSO nummer: 2026061100747</text:p>
            <text:p text:style-name="common-al">Ontvangstdatum aanvraag: 11-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23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3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7763</meta:user-defined>
    <meta:user-defined meta:name="DCTERMS.abstract">het plaatsen van een thermisch verzinkte brug om toegang te hebben tot het perceel waar het transformator station staat</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Kromme Spieringweg 359, Vijfhuizen - Plaatsen thermisch verzinkte brug - Liander N.V. (GV / R&amp;N)</meta:user-defined>
    <meta:user-defined meta:name="DCTERMS.W3CDTF/DCTERMS.available">2026-08-17</meta:user-defined>
    <meta:user-defined meta:name="DCTERMS.W3CDTF/OVERHEIDop.jaargang">2026</meta:user-defined>
    <meta:user-defined meta:name="OVERHEIDop.publicationIssue">388238</meta:user-defined>
    <meta:user-defined meta:name="OVERHEIDop.GmbID/DC.identifier">gmb-2026-388238</meta:user-defined>
    <meta:user-defined meta:name="OVERHEIDop.versieInformatie"/>
  </office:meta>
</office:document-meta>
</file>