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Afrikalaan achter nr. 9 - HAM00 K 1467 - Vroomshoop, bouwen van een bedrijfshal, uiterlijke besluitdatum 27-09-2026, zaaknummer TR-Z2026-0013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TR-Z2026-001389</text:p>
            <text:p text:style-name="common-al">
            <text:span text:style-name="nadrukvet">Uiterlijke besluitdatum:</text:span> 27-09-2026</text:p>
            <text:p text:style-name="common-al">
            <text:span text:style-name="nadrukvet">Locatie:</text:span> Afrikalaan achter nr. 9 - HAM00 K 1467 - Vroomshoop</text:p>
            <text:p text:style-name="common-al">
            <text:span text:style-name="nadrukvet">Projectomschrijving:</text:span> bouwen van een bedrijfshal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82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389</meta:user-defined>
    <meta:user-defined meta:name="DCTERMS.abstract">bouwen van een bedrijfshal</meta:user-defined>
    <dc:language>nl</dc:language>
    <meta:user-defined meta:name="OVERHEIDop.locatietype/OVERHEIDop.gebiedsmarkering">Vlak</meta:user-defined>
    <meta:user-defined meta:name="DC.title">Verlenging beslistermijn omgevingsvergunning, Afrikalaan achter nr. 9 - HAM00 K 1467 - Vroomshoop, bouwen van een bedrijfshal, uiterlijke besluitdatum 27-09-2026, zaaknummer TR-Z2026-00138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28</meta:user-defined>
    <meta:user-defined meta:name="OVERHEIDop.GmbID/DC.identifier">gmb-2026-388228</meta:user-defined>
    <meta:user-defined meta:name="OVERHEIDop.versieInformatie"/>
  </office:meta>
</office:document-meta>
</file>