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Kennemerstraatweg 107, 1851BC Heiloo, het veranderen en vergroten van een restaurant met woning tot woongebouw (6 appartementen), datum ontvangst 11 augustus 2026 (Z2026-000070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8822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2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2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084</meta:user-defined>
    <meta:user-defined meta:name="DCTERMS.abstract">Kennemerstraatweg 107, 1851BC Heiloo, het veranderen/vergroten restaurant met woning tot woongebouw (6 appartementen), datum ontvangst 11 augustus 2026 (Z2026-00007084)</meta:user-defined>
    <dc:language>nl</dc:language>
    <meta:user-defined meta:name="OVERHEIDop.locatietype/OVERHEIDop.gebiedsmarkering">Vlak</meta:user-defined>
    <meta:user-defined meta:name="DC.title">Gemeente Heiloo, ontvangen aanvraag omgevingsvergunning, Kennemerstraatweg 107, 1851BC Heiloo, het veranderen en vergroten van een restaurant met woning tot woongebouw (6 appartementen), datum ontvangst 11 augustus 2026 (Z2026-00007084)</meta:user-defined>
    <meta:user-defined meta:name="DCTERMS.W3CDTF/DCTERMS.available">2026-08-17</meta:user-defined>
    <meta:user-defined meta:name="DCTERMS.W3CDTF/OVERHEIDop.jaargang">2026</meta:user-defined>
    <meta:user-defined meta:name="OVERHEIDop.publicationIssue">388225</meta:user-defined>
    <meta:user-defined meta:name="OVERHEIDop.GmbID/DC.identifier">gmb-2026-388225</meta:user-defined>
    <meta:user-defined meta:name="OVERHEIDop.versieInformatie"/>
  </office:meta>
</office:document-meta>
</file>