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innaeuskade 37-H 1098BJ Amsterdam, Mr. P.N. Arntzeniusweg 3-H 1098G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 met daarop een dakterras</text:p>
            <text:p text:style-name="common-al">Zaakadres: Linnaeuskade 37-H 1098BJ Amsterdam, Mr. P.N. Arntzeniusweg 3-H 1098GJ Amsterdam</text:p>
            <text:p text:style-name="common-al">Datum ontvangst: 22-07-2026</text:p>
            <text:p text:style-name="common-al">Zaaknummer: Z2026-032488</text:p>
            <text:p text:style-name="common-al">DSO-nummer: 202607220099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22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488</meta:user-defined>
    <meta:user-defined meta:name="DCTERMS.abstract">realiseren van een uitbouw met daarop een dakterra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innaeuskade 37-H 1098BJ Amsterdam, Mr. P.N. Arntzeniusweg 3-H 1098GJ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23</meta:user-defined>
    <meta:user-defined meta:name="OVERHEIDop.GmbID/DC.identifier">gmb-2026-388223</meta:user-defined>
    <meta:user-defined meta:name="OVERHEIDop.versieInformatie"/>
  </office:meta>
</office:document-meta>
</file>