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Albert Cuyplaan 198 3764TW Soest, bouwen van 22 appartementen </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met zaaknummer 1399562 voor een omgevingsvergunning voor het bouwen van 22 appartementen  op locatie Albert Cuyplaan 198 3764TW Soest. 
De vergunning is toegekend en is aan de aanvrager verzonden op 13-08-2026.</text:p>
            <text:p text:style-name="common-al">De aanvraag heeft betrekking op de volgende activiteit(en):</text:p>
            <text:list text:style-name="id1-3-2-1-1-3">
              <text:list-item text:style-override="id1-3-2-1-1-3-1">
                <text:number>-</text:number>
                <text:p text:style-name="al"/>
                <text:p text:style-name="al">Bouwactiviteit (technisch)</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82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99562</meta:user-defined>
    <meta:user-defined meta:name="DCTERMS.abstract">bouwen van 22 appartementen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Albert Cuyplaan 198 3764TW Soest, bouwen van 22 appartementen</meta:user-defined>
    <meta:user-defined meta:name="DCTERMS.W3CDTF/DCTERMS.available">2026-08-17</meta:user-defined>
    <meta:user-defined meta:name="DCTERMS.W3CDTF/OVERHEIDop.jaargang">2026</meta:user-defined>
    <meta:user-defined meta:name="OVERHEIDop.publicationIssue">388215</meta:user-defined>
    <meta:user-defined meta:name="OVERHEIDop.GmbID/DC.identifier">gmb-2026-388215</meta:user-defined>
    <meta:user-defined meta:name="OVERHEIDop.versieInformatie"/>
  </office:meta>
</office:document-meta>
</file>