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INGEKOMEN AANVRAAG EVENEMENTENVERGUNNING –THERESIALAAN 34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ontvangen: </text:p>
            <text:p text:style-name="al"/>
            <text:p text:style-name="tussenkopcur">- Theresialaan 34, 5262 BN Vught, straatborrel Theresialaan op 29-8-2026, Z26 - 311099, ingekomen 27-7-2026 </text:p>
            <text:p text:style-name="tussenkopcur">De aanvraag voor de vergunning is ingekomen 27 juli 2026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82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INGEKOMEN AANVRAAG EVENEMENTENVERGUNNING –THERESIALAAN 34 VUGH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14</meta:user-defined>
    <meta:user-defined meta:name="OVERHEIDop.GmbID/DC.identifier">gmb-2026-388214</meta:user-defined>
    <meta:user-defined meta:name="OVERHEIDop.versieInformatie"/>
  </office:meta>
</office:document-meta>
</file>