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: Kemphaanstraat 70 te Wormer, plaatsen dakkapel voor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innenkomst:5 augustus 2026</text:p>
            <text:p text:style-name="common-al">Ons kenmerk:2026AV0196</text:p>
            <text:p text:style-name="common-al">De stukken kunt u op afspraak inzien.</text:p>
            <text:p text:style-name="last-al">In dit stadium is het indienen van zienswijzen/bezwaar/beroep nog niet mogelijk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8821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1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1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orm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: Kemphaanstraat 70 te Wormer, plaatsen dakkapel voorgeve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13</meta:user-defined>
    <meta:user-defined meta:name="OVERHEIDop.GmbID/DC.identifier">gmb-2026-388213</meta:user-defined>
    <meta:user-defined meta:name="OVERHEIDop.versieInformatie"/>
  </office:meta>
</office:document-meta>
</file>