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6 bedrijfsunits (Fase 2 bouwactiviteit technisch), Finsestraat 1 7418AN Deventer, [Deventer C 1076] Deventer C 107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7-08-2026</text:p>
            <text:p text:style-name="common-al">
            <text:span text:style-name="nadrukvet">Locatie:</text:span> Finsestraat 1 7418AN Deventer, [Deventer C 1076] Deventer C 1076</text:p>
            <text:p text:style-name="common-al">
            <text:span text:style-name="nadrukvet">Zaakomschrijving:</text:span> het bouwen van 6 bedrijfsunits (Fase 2 bouwactiviteit technisch)</text:p>
            <text:p text:style-name="common-al">
            <text:span text:style-name="nadrukvet">Zaaknummer:</text:span> Z2026-0000739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39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39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82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99</meta:user-defined>
    <meta:user-defined meta:name="DCTERMS.abstract">het bouwen van 6 bedrijfsunits (Fase 2 bouwactiviteit technisch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6 bedrijfsunits (Fase 2 bouwactiviteit technisch), Finsestraat 1 7418AN Deventer, [Deventer C 1076] Deventer C 107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11</meta:user-defined>
    <meta:user-defined meta:name="OVERHEIDop.GmbID/DC.identifier">gmb-2026-388211</meta:user-defined>
    <meta:user-defined meta:name="OVERHEIDop.versieInformatie"/>
  </office:meta>
</office:document-meta>
</file>