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, het Aanleg,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2 augustus 2026 een aanvraag ontvangen voor het organiseren van een oldtimerdag en kofferbakverkoop op 23 augustus 2026 op de locatie het Aanleg, Winsum.</text:p>
            <text:p text:style-name="last-al">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82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103</meta:user-defined>
    <meta:user-defined meta:name="DCTERMS.abstract">het organiseren van een oldtimerdag en kofferbakverkoop op 23 augustus 2026, het Aanleg, Winsum, (12 augustus 2026)</meta:user-defined>
    <dc:language>nl</dc:language>
    <meta:user-defined meta:name="OVERHEIDop.locatietype/OVERHEIDop.gebiedsmarkering">Vlak</meta:user-defined>
    <meta:user-defined meta:name="DC.title">Ontvangst aanvraag evenementenvergunning, het Aanleg, Winsu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09</meta:user-defined>
    <meta:user-defined meta:name="OVERHEIDop.GmbID/DC.identifier">gmb-2026-388209</meta:user-defined>
    <meta:user-defined meta:name="OVERHEIDop.versieInformatie"/>
  </office:meta>
</office:document-meta>
</file>