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Evenement voor het houden van het evenement Vespa Time aan de Sprendlingenstraat 20 in Oisterwijk op 23 augustus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r is een melding ingediend voor:</text:p>
            <text:list text:style-name="id1-3-2-1-1-2">
              <text:list-item text:style-override="id1-3-2-1-1-2-1">
                <text:number>•</text:number>
                <text:p text:style-name="al">het houden van het evenement Vespa Time op zondag 23 augustus 2026 aan de Sprendlingenstraat 20 in Oisterwijk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82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Evenement voor het houden van het evenement Vespa Time aan de Sprendlingenstraat 20 in Oisterwijk op 23 augustus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08</meta:user-defined>
    <meta:user-defined meta:name="OVERHEIDop.GmbID/DC.identifier">gmb-2026-388208</meta:user-defined>
    <meta:user-defined meta:name="OVERHEIDop.versieInformatie"/>
  </office:meta>
</office:document-meta>
</file>