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isolerende beglazing aan de voorkant van de woning aan de Harlingerstraatweg 67, 8913 AK Leeuwarden (OV-2026-039192)</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isolerende beglazing aan de voorkant van de woning aan de Harlingerstraatweg 67, 8913 AK Leeuwarden. Bij ons geregistreerd onder kenmerk: OV-2026-039192.</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2-08-2026. De gemeente Leeuwarden neemt daarover waarschijnlijk voor 07-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82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92</meta:user-defined>
    <dc:language>nl</dc:language>
    <meta:user-defined meta:name="OVERHEIDop.locatietype/OVERHEIDop.gebiedsmarkering">Punt</meta:user-defined>
    <meta:user-defined meta:name="DC.title">Aanvraag omgevingsvergunning voor het realiseren van isolerende beglazing aan de voorkant van de woning aan de Harlingerstraatweg 67, 8913 AK Leeuwarden (OV-2026-039192)</meta:user-defined>
    <meta:user-defined meta:name="DCTERMS.W3CDTF/DCTERMS.available">2026-08-17</meta:user-defined>
    <meta:user-defined meta:name="DCTERMS.W3CDTF/OVERHEIDop.jaargang">2026</meta:user-defined>
    <meta:user-defined meta:name="OVERHEIDop.publicationIssue">388206</meta:user-defined>
    <meta:user-defined meta:name="OVERHEIDop.GmbID/DC.identifier">gmb-2026-388206</meta:user-defined>
    <meta:user-defined meta:name="OVERHEIDop.versieInformatie"/>
  </office:meta>
</office:document-meta>
</file>