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chtkarspelen - melding Happen en stappen wandeltocht Twijzel op 28 augustus 2026 van 17.00 tot 23.00 uu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een aantal activiteiten/evenementen binnen de gemeente Achtkarspelen is geen vergunning of
ontheffing (meer) nodig, maar geldt wel een meldingsplicht. Deze meldingen worden geplaatst op de
evenementenkalender van de gemeente Achtkarspelen.</text:p>
            <text:p text:style-name="common-al">Op <text:span text:style-name="nadrukvet">11-08-2026</text:span> is de volgende melding binnengekomen:</text:p>
            <text:p text:style-name="last-al">Twijzel, start/finish bij de Bining, Simke Kloostermanstrjitte 7, Happen en Stappen wandeltocht op 28 augustus 2026 van 17.00 tot 23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chtkarspelen</text:p>
            </table:table-cell>
            <table:table-cell office:value-type="string" table:style-name="header.C">
              <text:p text:style-name="headerright"><text:span text:style-name="nr">Nr. 38820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0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0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chtkarspelen</meta:user-defined>
    <meta:user-defined meta:name="OVERHEID.Informatietype/DC.type">officiële publicatie</meta:user-defined>
    <meta:user-defined meta:name="OVERHEID.Gemeente/DCTERMS.publisher">Achtkarspelen</meta:user-defined>
    <meta:user-defined meta:name="OVERHEID.Gemeente/OVERHEID.authority">Achtkarspelen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Z2026-001208</meta:user-defined>
    <meta:user-defined meta:name="DCTERMS.abstract">Happen en stappen wandeltocht Twijzel op 28 augustus 2026 van 17.00 tot 23.00 uur</meta:user-defined>
    <dc:language>nl</dc:language>
    <meta:user-defined meta:name="OVERHEIDop.locatietype/OVERHEIDop.gebiedsmarkering">Punt</meta:user-defined>
    <meta:user-defined meta:name="DC.title">Gemeente Achtkarspelen - melding Happen en stappen wandeltocht Twijzel op 28 augustus 2026 van 17.00 tot 23.00 uur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204</meta:user-defined>
    <meta:user-defined meta:name="OVERHEIDop.GmbID/DC.identifier">gmb-2026-388204</meta:user-defined>
    <meta:user-defined meta:name="OVERHEIDop.versieInformatie"/>
  </office:meta>
</office:document-meta>
</file>